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</office:automatic-styles>
  <office:body>
    <office:text>
      <text:h text:style-name="Heading_20_3" text:outline-level="3"><text:bookmark-start text:name="жги-глаголом"/>Жги глаголом!<text:bookmark-end text:name="жги-глаголом"/></text:h>
      <text:p text:style-name="First_20_paragraph">17.05.2018</text:p>
      <text:p text:style-name="Text_20_body">Конкурс социальной рекламы <text:a xlink:type="simple" xlink:href="https://vk.com/feed?section=search&amp;q=%23%D0%90%D1%80%D1%82%D0%9C%D0%A7%D0%A12018" office:name=""><text:span text:style-name="Definition">#АртМЧС2018</text:span></text:a> – самый гуманный конкурс на свете. Поставь свой креатив, знания и бурлящую энергию на службу человечеству!<text:line-break/></text:p>
      <text:list text:style-name="L1">
</text:list>
      <text:p text:style-name="First_20_paragraph">В конкурсе может поучаствовать каждый, кто готов сделать мир вокруг себя и своих близких безопаснее.<text:line-break/><text:line-break/>Заявки можно присылать на почту <text:a xlink:type="simple" xlink:href="mailto:info@mpk112.ru" office:name=""><text:span text:style-name="Definition">info@mpk112.ru</text:span></text:a> с 14 мая до 30 сентября. </text:p>
      <text:p text:style-name="Text_20_body">Все работы появятся на ресурсах информационных партнеров конкурса. Лучшие попадут на выставку в знаковом культурном месте Москвы. Работы победителей появятся на рекламных билбордах столицы. Победители каждой номинации получат денежные призы. </text:p>
      <text:p text:style-name="Text_20_body">КАЖДАЯ идея может спасти жизнь! </text:p>
      <text:p text:style-name="Text_20_body"><text:line-break/></text:p>
      <text:p text:style-name="Text_20_body">Адрес страницы: <text:a xlink:type="simple" xlink:href="http://centrprof.dtoiv.mos.ru/projects/special-correspondent/detail/7333502.html" office:name=""><text:span text:style-name="Definition">http://centrprof.dtoiv.mos.ru/projects/special-correspondent/detail/7333502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6T13:34:46Z</meta:creation-date>
    <dc:date>2023-07-16T13:34:46Z</dc:date>
  </office:meta>
</office:document-meta>
</file>