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де-искать-инфоповоды"/>Где искать инфоповоды?<text:bookmark-end text:name="где-искать-инфоповоды"/></text:h>
      <text:p text:style-name="First_20_paragraph">13.06.2018</text:p>
      <text:p text:style-name="Text_20_body">Вопрос «о чем писать?» со временем настигает каждого журналиста. В этот момент кажется, что все: карьера окончена, можно собирать вещи и отправляться домой. Но! Не стоит спешить и кидаться в крайности. попробуйте выйти на улицу и посмотреть на вещи с другой стороны. Так где же искать инфоповоды? Возможно предложенные вам места будут не совсем обычными, но попробовать их точно стоит!</text:p>
      <text:p text:style-name="Text_20_body">Не ленитесь читать газеты, тем более, что в наши дни это делать не так трудно, достаточно сесть за компьютер или взять смартфон. Уважающий себя журналист должен всегда быть в курсе того, что происходит в мире. Кстати, газеты, журналы, новостные ленты и блоги не только проинформируют вас о каких-либо событиях, но и помогут найти тему для вашей будущей статьи, ведь что-то в новостях вас обязательно заденет и заинтересует!</text:p>
      <text:p text:style-name="Text_20_body">Общественный транспорт и остановки. Действительно странное место, но именно здесь вы можете слушать разговоры людей и наблюдать за ними. Пока ждете свой транспорт вы сможете узнать, что трогает окружающих, что им интересно, из-за чего они переживают или что их злит - а это уже не плохой залог в ваш будущий материал!</text:p>
      <text:p text:style-name="Text_20_body">Самое простое, но то, чем мы редко пользуемся — общение. Уделите несколько часов в день на то, чтобы просто поговорить. Необязательно это должны быть коллеги и профессиональные беседы, которых в вашей жизни и так много. Пообщайтесь с подругой или со случайным встречным. Они смогут вам рассказать о том, что и где произошло, но еще не просочилось в СМИ, о каких-то интересных и увлекательных вещах, книгах, увлечениях.</text:p>
      <text:p text:style-name="Text_20_body">Еще один способ найти тему для будущего материала, это отправиться в путешествие или сходить на какое-нибудь мероприятие. Например, вы долгое время мечтали побывать где-нибудь, но постоянно находилась гора причин не делать этого. Так вот, творческий кризис - это ваш шанс. Всем нам известно, что проветрить голову и побывать там, где нас не было - захватывающе и полезно, именно в поездках нас охватывают новые темы и размышления. Кстати, помните сколько великих произведений написали наши классики благодаря своим путешествиям? Но не обязательно отправляться далеко, может хватить и похода в музей или прогулки по городу!</text:p>
      <text:p text:style-name="Text_20_body">Если вы до сих пор не знаете о чем писать, то обратите внимание на вашу повседневную жизнь. Ежедневно мы сталкиваемся с кучей вопросов и решаем еще больше проблем, может именно они и есть тот самый инфоповод, который вы так усердно искали?</text:p>
      <text:p text:style-name="Text_20_body">В общем, чтобы не иметь проблем с идеями больше гуляйте и общайтесь, смотрите вокруг себя и делайте пометки в заметках телефона или купите маленький блокнотик, который можно положить в карман!<text:span text:style-name="T1">&lt;/p&gt;&lt;/p&gt; &lt;br/&gt; &lt;div class=</text:span></text:p>
      <text:p text:style-name="Text_20_body">Адрес страницы: <text:a xlink:type="simple" xlink:href="http://centrprof.dtoiv.mos.ru/projects/special-correspondent/detail/7389566.html" office:name=""><text:span text:style-name="Definition">http://centrprof.dtoiv.mos.ru/projects/special-correspondent/detail/7389566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9T02:36:15Z</meta:creation-date>
    <dc:date>2023-10-19T02:36:15Z</dc:date>
  </office:meta>
</office:document-meta>
</file>