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цифровые-инструменты"/>Цифровые инструменты<text:bookmark-end text:name="цифровые-инструменты"/></text:h>
      <text:p text:style-name="First_20_paragraph">13.06.2018</text:p>
      <text:p text:style-name="Text_20_body">Как привлечь аудиторию к вашим материалам, с помощью цифровых инструментов? Отвечаем!</text:p>
      <text:p text:style-name="Text_20_body">Существует целый ряд инструментов, в том числе платформ, которые помогают журналистам и редакторам использовать оригинальные способы подачи материалов и создавать яркий дизайн, прикладывая минимальные усилия, тем самым делая свой материал эксклюзивным и сногсшибательным.</text:p>
      <text:p text:style-name="Text_20_body">Просто хороший текст редко становятся по-настоящему популярным. В мире публикуется множество статей, новостей, аналитических материалов, лонгридов, эссе и научных исследований, каждый материал должен быть качественно отредактирован и привлекателен, иметь возможность конкурировать за внимание читателя.</text:p>
      <text:p text:style-name="Text_20_body">У многих журналистов нет навыков кодирования, а также времени, чтобы сделать интерактивный материал. В связи с этим, на помощь были созданы сервисы, которые помогают легко и качественно редактировать текст.</text:p>
      <text:p text:style-name="Text_20_body"><text:span text:style-name="T1">Exposure</text:span></text:p>
      <text:p text:style-name="Text_20_body">Приложение дает возможность публиковать материал в социальных медиа и делиться им на вашем веб-сайте, создавать адаптивный дизайн и подписку на свои публикации.</text:p>
      <text:p text:style-name="Text_20_body"><text:span text:style-name="T1">Atavist</text:span></text:p>
      <text:p text:style-name="Text_20_body">Данная платформа помогает авторам удерживать внимание читателя на протяжении длинных и сложных отрезков текста. Atavist работает с текстами объемом до 20 000 слов – амбициозный, но на удивление удачный формат в современной журналистике.</text:p>
      <text:p text:style-name="Text_20_body"><text:span text:style-name="T1">Shorthand</text:span></text:p>
      <text:p text:style-name="Text_20_body">Приложение обладает встроенной функцией, позволяющей автоматически создавать на основе текста твиты и делиться ими в социальных медиа, возможность экспортировать текст в zip-файлы для хранения.</text:p>
      <text:p text:style-name="Text_20_body"><text:line-break/></text:p>
      <text:p text:style-name="Text_20_body"><text:line-break/></text:p>
      <text:p text:style-name="Text_20_body">Адрес страницы: <text:a xlink:type="simple" xlink:href="http://centrprof.dtoiv.mos.ru/projects/special-correspondent/detail/7389590.html" office:name=""><text:span text:style-name="Definition">http://centrprof.dtoiv.mos.ru/projects/special-correspondent/detail/7389590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7T08:19:25Z</meta:creation-date>
    <dc:date>2025-02-17T08:19:25Z</dc:date>
  </office:meta>
</office:document-meta>
</file>