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кскурсия-куплю-палаты-с-видом-на-кремль"/>Экскурсия «Куплю палаты с видом на Кремль»<text:bookmark-end text:name="экскурсия-куплю-палаты-с-видом-на-кремль"/></text:h>
      <text:p text:style-name="First_20_paragraph">19.07.2018</text:p>
      <text:p text:style-name="Text_20_body">Приглашаем вас совершить путешествие по тихим переулкам улиц Покровки и Мясницкой, где увидеть спрятанные средневековые палаты и храмы Москвы, узнать об особенностях их строительства, как сооружался подвесной потолок в XVI веке и что такое сборно-разборный дом.</text:p>
      <text:p text:style-name="Text_20_body">Вы узнаете секреты строительства в допетровской Москве:</text:p>
      <text:p text:style-name="Text_20_body">· сколько средств уходило на постройку палат и сколько это в переводе на современные деньги;</text:p>
      <text:p text:style-name="Text_20_body">· особенности средневекового водоснабжения и организации быта;</text:p>
      <text:p text:style-name="Text_20_body">· место нахождения фрагментов некогда самой красивой церкви Москвы – Успенской.</text:p>
      <text:p text:style-name="Text_20_body"><text:span text:style-name="T1">Когда:</text:span> 19 Июля (четверг) в 14:00</text:p>
      <text:p text:style-name="Text_20_body"><text:span text:style-name="T1">Где:</text:span> м. Китай-город, памятник Героям Плевны, выход на Ильинку и Маросейку.</text:p>
      <text:p text:style-name="Text_20_body"><text:span text:style-name="T1">Регистрация:</text:span> <text:a xlink:type="simple" xlink:href="https://spetskor.timepad.ru/event/765761/" office:name=""><text:span text:style-name="Definition">https://spetskor.timepad.ru/event/765761/</text:span></text:a></text:p>
      <text:p text:style-name="Text_20_body"><text:line-break/></text:p>
      <text:p text:style-name="Text_20_body">Адрес страницы: <text:a xlink:type="simple" xlink:href="http://centrprof.dtoiv.mos.ru/projects/special-correspondent/detail/7458551.html" office:name=""><text:span text:style-name="Definition">http://centrprof.dtoiv.mos.ru/projects/special-correspondent/detail/7458551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9T05:28:45Z</meta:creation-date>
    <dc:date>2023-07-09T05:28:45Z</dc:date>
  </office:meta>
</office:document-meta>
</file>