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блог-тур-на-фестиваль-индонезии"/>Блог-тур на фестиваль Индонезии<text:bookmark-end text:name="блог-тур-на-фестиваль-индонезии"/></text:h>
      <text:p text:style-name="First_20_paragraph">02.08.2018</text:p>
      <text:p text:style-name="Text_20_body">Приглашаем вас на фестиваль Индонезии.</text:p>
      <text:p text:style-name="Text_20_body">Индонезия — это настоящая экзотика! Индонезийская культура состоит из сотен культур всех её регионов, что делает страну одной из самых разнообразных в мире.</text:p>
      <text:p text:style-name="Text_20_body">Программа фестиваля:</text:p>
      <text:list text:style-name="L1">
        <text:list-item>
          <text:p text:style-name="P1">знакомство с культурой и традициями страны;</text:p>
        </text:list-item>
        <text:list-item>
          <text:p text:style-name="P1">национальная кухня Индонезии;</text:p>
        </text:list-item>
        <text:list-item>
          <text:p text:style-name="P1">кукольный театр теней;</text:p>
        </text:list-item>
        <text:list-item>
          <text:p text:style-name="P1">fashion-показы знаменитого индонезийского дизайнера Ферри Сунарто;</text:p>
        </text:list-item>
        <text:list-item>
          <text:p text:style-name="P1">мастер-классы росписи по телу;</text:p>
        </text:list-item>
        <text:list-item>
          <text:p text:style-name="P1">мастер-классы роспись батика;</text:p>
        </text:list-item>
        <text:list-item>
          <text:p text:style-name="P1">мастер-классы рисования мандалы;</text:p>
        </text:list-item>
        <text:list-item>
          <text:p text:style-name="P1">сёрфинг и дайвинг;</text:p>
        </text:list-item>
        <text:list-item>
          <text:p text:style-name="P1">маркет с аутентичными товарами и сувенирами, которые привезут с островов Ява, Бали, Папуа и Суматра специально на фестиваль;</text:p>
        </text:list-item>
        <text:list-item>
          <text:p text:style-name="P1">представления артистов и музыкантов из регионов Индонезии;</text:p>
        </text:list-item>
        <text:list-item>
          <text:p text:style-name="P1">цветочный карнавал.</text:p>
        </text:list-item>
      </text:list>
      <text:p text:style-name="First_20_paragraph"><text:span text:style-name="T1">Когда:</text:span> 3 августа (пятница) в 16:00.</text:p>
      <text:p text:style-name="Text_20_body"><text:span text:style-name="T1">Где:</text:span> ул. Мантулинская, д. 5, парк «Красная Пресня».</text:p>
      <text:p text:style-name="Text_20_body"><text:span text:style-name="T1">Регистрация:</text:span> <text:a xlink:type="simple" xlink:href="https://spetskor.timepad.ru/event/780313/" office:name=""><text:span text:style-name="Definition">https://spetskor.timepad.ru/event/780313/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485094.html" office:name=""><text:span text:style-name="Definition">http://centrprof.dtoiv.mos.ru/projects/special-correspondent/detail/7485094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6:43:14Z</meta:creation-date>
    <dc:date>2023-05-30T16:43:14Z</dc:date>
  </office:meta>
</office:document-meta>
</file>