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рядись-классикой"/>Зарядись классикой<text:bookmark-end text:name="зарядись-классикой"/></text:h>
      <text:p text:style-name="First_20_paragraph">27.09.2018</text:p>
      <text:p text:style-name="Text_20_body"><text:line-break/></text:p>
      <text:p text:style-name="Text_20_body">Приглашаем вас на концерт «Камерата Королевского оркестра Концертгебау (Нидерланды)». </text:p>
      <text:p text:style-name="Text_20_body">Camerata RCO – уникальный ансамбль. Солисты знаменитого. Королевского оркестра Concertgebouw объединились для исполнения камерной музыки – более личностной, чем симфоническая. Костяк ансамбля составляют молодые музыканты высочайшего профессионального уровня, заражающие слушателей свежим дыханием своих интерпретаций. </text:p>
      <text:p text:style-name="Text_20_body"> </text:p>
      <text:p text:style-name="Text_20_body">Camerata RCO: </text:p>
      <text:p text:style-name="Text_20_body">Дирижер – Лукас Масиас Наварро.</text:p>
      <text:p text:style-name="Text_20_body">Солисты: Томас Байер, фортепиано;</text:p>
      <text:p text:style-name="Text_20_body">Летиция Герардс, сопрано.</text:p>
      <text:p text:style-name="Text_20_body"><text:line-break/></text:p>
      <text:p text:style-name="Text_20_body">Программа: </text:p>
      <text:p text:style-name="Text_20_body">Берг - Семь ранних песен для голоса и фортепиано;</text:p>
      <text:p text:style-name="Text_20_body">Моцарт - Концерт для фортепиано с оркестром №23 ля мажор, K. 488;</text:p>
      <text:p text:style-name="Text_20_body">Малер - Симфония №4.</text:p>
      <text:p text:style-name="Text_20_body"><text:line-break/></text:p>
      <text:p text:style-name="Text_20_body"><text:span text:style-name="T1">Когда:</text:span> 29 сентября (суббота) в 19:00.</text:p>
      <text:p text:style-name="Text_20_body"><text:span text:style-name="T1">Где:</text:span> «Московский концертный зал «Зарядье», ул. Варварка, д. 6, стр. 4.</text:p>
      <text:p text:style-name="Text_20_body"><text:span text:style-name="T1">Регистрация:</text:span> https://spetskor.timepad.ru/event/820092/</text:p>
      <text:p text:style-name="Text_20_body"><text:line-break/></text:p>
      <text:p text:style-name="Text_20_body">Адрес страницы: <text:a xlink:type="simple" xlink:href="http://centrprof.dtoiv.mos.ru/projects/special-correspondent/detail/7599010.html" office:name=""><text:span text:style-name="Definition">http://centrprof.dtoiv.mos.ru/projects/special-correspondent/detail/7599010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9T00:36:01Z</meta:creation-date>
    <dc:date>2023-07-09T00:36:01Z</dc:date>
  </office:meta>
</office:document-meta>
</file>