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</office:automatic-styles>
  <office:body>
    <office:text>
      <text:h text:style-name="Heading_20_3" text:outline-level="3"><text:bookmark-start text:name="советов-для-улучшения-текста"/>5 советов для улучшения текста<text:bookmark-end text:name="советов-для-улучшения-текста"/></text:h>
      <text:p text:style-name="First_20_paragraph">28.11.2018</text:p>
      <text:p text:style-name="Text_20_body">1. Избавься от канцеляризмов</text:p>
      <text:p text:style-name="Text_20_body">Канцеляризмы — штампы, которыми разговаривают бюрократы и руководители организаций.</text:p>
      <text:p text:style-name="Text_20_body">Примеры: Было принято решение временно приостановить работу над проектом (заменяем на «Мы заморозили проект»). В данном окне вы можете приобрести лекарства по назначению врача (Заменяем на «Здесь выдают лекарства по рецепту»). Также канцеляризмы можно встретить в объявлениях ТСЖ и на официальных бумагах. Оставьте их для чиновников. Сделайте упор на упрощение формулировок при подаче информации.</text:p>
      <text:p text:style-name="Text_20_body">2. Откажись от оценок</text:p>
      <text:p text:style-name="Text_20_body">Оценка — характеристика, с помощью которой автор описывает субъективное ощущение:</text:p>
      <text:list text:style-name="L1">
        <text:list-item>
          <text:p text:style-name="P1">Удачный проект</text:p>
        </text:list-item>
        <text:list-item>
          <text:p text:style-name="P1">Полезное лакомство</text:p>
        </text:list-item>
        <text:list-item>
          <text:p text:style-name="P1">Актуальная тема</text:p>
        </text:list-item>
        <text:list-item>
          <text:p text:style-name="P1">Богатый человек</text:p>
        </text:list-item>
      </text:list>
      <text:p text:style-name="First_20_paragraph">Замени оценки на факты - дай читателю вынести свой вердикт:</text:p>
      <text:list text:style-name="L2">
        <text:list-item>
          <text:p text:style-name="P2">Проект увеличил стоимость акций вдвое</text:p>
        </text:list-item>
        <text:list-item>
          <text:p text:style-name="P2">Лакомство содержит витамины</text:p>
        </text:list-item>
        <text:list-item>
          <text:p text:style-name="P2">Тема неоднократно поднималась на молодежных форумах России....</text:p>
        </text:list-item>
        <text:list-item>
          <text:p text:style-name="P2">Этот человек может позволить себе яхту и загородный дом</text:p>
        </text:list-item>
      </text:list>
      <text:p text:style-name="First_20_paragraph">3. Убери акцент на общеизвестное</text:p>
      <text:p text:style-name="Text_20_body">Фразы «всем известно» и «не секрет» — ловушка. Если факт известен каждому, то зачем об этом писать? Либо убираем фразу из текста, либо разъясняем факт.</text:p>
      <text:p text:style-name="Text_20_body">4. Не перегружай</text:p>
      <text:p text:style-name="Text_20_body">Иногда читаешь текст, а в голове что-то замыкает. Знакомо? Возможно, что твой материал перегружен. Попробуй разделить сложносочинённые и сложноподчинённые предложения на несколько отдельных. Одно предложение — одна новая мысль. А ещё откажись от перечислений: если ряд однородных членов можно сократить без потери смысла, то смело сделай это! великий, известный, общепризнанный певец превращаем в «популярный певец»</text:p>
      <text:p text:style-name="Text_20_body">5. Наполни текст фактами</text:p>
      <text:p text:style-name="Text_20_body">Текст неинтересно читать, когда он на 90% процентов состоит из воды. Чтобы такого не происходило, наполняй его деталями. Если твой текст о новом смартфоне, то расскажи о его спецификациях и характеристиках; если о канцтоварах — напиши про использующиеся материалы и возможности продукта. И никаких восхвалений — сила твоего текста в правде</text:p>
      <text:p text:style-name="Text_20_body"><text:line-break/></text:p>
      <text:p text:style-name="Text_20_body">Адрес страницы: <text:a xlink:type="simple" xlink:href="http://centrprof.dtoiv.mos.ru/projects/special-correspondent/detail/7729160.html" office:name=""><text:span text:style-name="Definition">http://centrprof.dtoiv.mos.ru/projects/special-correspondent/detail/772916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7T03:44:09Z</meta:creation-date>
    <dc:date>2023-06-27T03:44:09Z</dc:date>
  </office:meta>
</office:document-meta>
</file>